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text-transform="uppercase" style:font-name="Tahoma"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style:font-name="Tahoma"/>
    </style:style>
    <style:style style:name="P3" style:family="paragraph" style:parent-style-name="Standard">
      <style:text-properties style:font-name="Tahoma" fo:font-size="13pt" style:font-size-asian="13pt" style:font-size-complex="13pt"/>
    </style:style>
    <style:style style:name="P4" style:family="paragraph" style:parent-style-name="Standard" style:list-style-name="L1">
      <style:text-properties style:font-name="Tahoma" fo:font-size="13pt" style:font-size-asian="13pt" style:font-size-complex="13pt"/>
    </style:style>
    <style:style style:name="P5" style:family="paragraph" style:parent-style-name="Standard" style:list-style-name="L2">
      <style:text-properties style:font-name="Tahoma" fo:font-size="13pt" style:font-size-asian="13pt" style:font-size-complex="13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style="italic" fo:font-weight="bold" style:font-style-asian="italic" style:font-weight-asian="bold" style:font-style-complex="italic" style:font-weight-complex="bold"/>
    </style:style>
    <style:style style:name="T4" style:family="text">
      <style:text-properties fo:text-transform="uppercase" fo:font-weight="normal" style:font-weight-asian="normal" style:font-weight-complex="normal"/>
    </style:style>
    <style:style style:name="T5" style:family="text">
      <style:text-properties fo:text-transform="uppercase" fo:font-weight="bold" style:font-weight-asian="bold" style:font-weight-complex="bold"/>
    </style:style>
    <style:style style:name="T6" style:family="text">
      <style:text-properties fo:text-transform="uppercase" fo:font-size="13pt" fo:font-weight="bold" style:font-size-asian="13pt" style:font-weight-asian="bold" style:font-size-complex="13pt" style:font-weight-complex="bold"/>
    </style:style>
    <text:list-style style:name="L1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Queyras 2013</text:p>
      <text:p text:style-name="P3"/>
      <text:p text:style-name="P3"/>
      <text:p text:style-name="P3"><text:span text:style-name="T5">Pharma </text:span>: Den : pharma classique + immodium pour Dave</text:p>
      <text:p text:style-name="P3"/>
      <text:p text:style-name="P2"><text:span text:style-name="T6">Gite </text:span>: Nico tél pour réserver mardi soir 19h30 + ravitaillement en fromage et pain ( et vin of <text:tab/>course)</text:p>
      <text:p text:style-name="P3"/>
      <text:p text:style-name="P2"><text:span text:style-name="T6">Courses</text:span> : Jeudi matin 10 h00 Dave et Den</text:p>
      <text:p text:style-name="P3"/>
      <text:list xml:id="list30599353" text:style-name="L1">
        <text:list-item>
          <text:list>
            <text:list-item>
              <text:list>
                <text:list-item>
                  <text:p text:style-name="P4">Dimanche : couscous + pinard +</text:p>
                </text:list-item>
                <text:list-item>
                  <text:p text:style-name="P4">Reste de la semaine voir feuille des menus de Pierre que j'ai oublié chez Coco hier !</text:p>
                </text:list-item>
                <text:list-item>
                  <text:p text:style-name="P4">Ail, sel, champignons sechés, petite bouteille d'huile d'olive, 2 casseroles avec couvercles, PQ, Zbaal</text:p>
                </text:list-item>
              </text:list>
            </text:list-item>
          </text:list>
        </text:list-item>
      </text:list>
      <text:p text:style-name="P2"><text:span text:style-name="T6">Tentes </text:span>: on a actuellement 2 tentes (2 + 3).</text:p>
      <text:list xml:id="list31334497" text:continue-numbering="true" text:style-name="L1">
        <text:list-item>
          <text:list>
            <text:list-item>
              <text:list>
                <text:list-item>
                  <text:p text:style-name="P4">des nouvelles de la super tente de Max mardi 25/06 </text:p>
                </text:list-item>
                <text:list-item>
                  <text:p text:style-name="P4">Nico a/est une tente mais un peu lourde. (Putain la feinte matinale)</text:p>
                </text:list-item>
              </text:list>
            </text:list-item>
          </text:list>
        </text:list-item>
      </text:list>
      <text:p text:style-name="P3"/>
      <text:p text:style-name="P2"><text:span text:style-name="T6">Réchauds</text:span> : OK</text:p>
      <text:p text:style-name="P3"/>
      <text:p text:style-name="P2"><text:span text:style-name="T6">RDV</text:span> : 7 h00 dimanche 30/06 chez COCO ( Den, Delph en fait, passe chercher Yann)</text:p>
      <text:p text:style-name="P3"/>
      <text:p text:style-name="P3"><text:tab/>Concernant les deux « <text:span text:style-name="T3">Français »</text:span><text:span text:style-name="T1">: </text:span></text:p>
      <text:p text:style-name="P3"><text:span text:style-name="T1"/></text:p>
      <text:list xml:id="list31237903" text:style-name="L2">
        <text:list-item>
          <text:list>
            <text:list-item>
              <text:p text:style-name="P5"><text:span text:style-name="T2">Rdv avec </text:span><text:span text:style-name="T1">Tangue</text:span><text:span text:style-name="T2"> lundi 1/07 soit à L'Echalp près de l'église si tout va bien aux alentours du début d'après midi. Soit, si retard trop important, laisser un mot à L'Echalp indiquant notre direction et attendre de voir sa tronche de Smoes débarquer près des tentes.</text:span></text:p>
            </text:list-item>
            <text:list-item>
              <text:p text:style-name="P5"><text:span text:style-name="T2">MAX, </text:span><text:span text:style-name="T4">où te retrouve-t-on</text:span><text:span text:style-name="T2"> ?</text:span></text:p>
            </text:list-item>
          </text:list>
        </text:list-item>
      </text:list>
      <text:p text:style-name="P3"><text:span text:style-name="T2"/></text:p>
      <text:p text:style-name="P3"><text:span text:style-name="T1">ALCOOL </text:span><text:span text:style-name="T2">: Les alcools sont pris personnellement !</text:span></text:p>
      <text:p text:style-name="P3"><text:span text:style-name="T2"/></text:p>
      <text:p text:style-name="P3"><text:span text:style-name="T2">Voilà, toutes les propositions de dernière minute sont les bienvenues !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B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B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famille welcomme-derouf</meta:initial-creator>
    <meta:creation-date>2013-06-25T10:41:18.61</meta:creation-date>
    <dc:date>2013-06-25T11:17:27.62</dc:date>
    <dc:creator>famille welcomme-derouf</dc:creator>
    <meta:editing-duration>PT3M7S</meta:editing-duration>
    <meta:editing-cycles>2</meta:editing-cycles>
    <meta:generator>OpenOffice.org/3.3$Win32 OpenOffice.org_project/330m20$Build-9567</meta:generator>
    <meta:document-statistic meta:table-count="0" meta:image-count="0" meta:object-count="0" meta:page-count="1" meta:paragraph-count="17" meta:word-count="212" meta:character-count="1130"/>
  </office:meta>
</office:document-meta>
</file>